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Heading1" style:master-page-name="MP0" style:family="paragraph">
      <style:paragraph-properties fo:break-before="page" fo:margin-top="0in" fo:margin-bottom="0.1111in" fo:line-height="150%"/>
    </style:style>
    <style:style style:name="T2" style:parent-style-name="DefaultParagraphFont" style:family="text">
      <style:text-properties style:font-name="Arial" style:font-name-complex="Arial" fo:color="#000000"/>
    </style:style>
    <style:style style:name="P3" style:parent-style-name="Heading1" style:family="paragraph">
      <style:paragraph-properties fo:margin-top="0in" fo:margin-bottom="0.1111in" fo:line-height="150%"/>
    </style:style>
    <style:style style:name="T4" style:parent-style-name="DefaultParagraphFont" style:family="text">
      <style:text-properties style:font-name="Arial" style:font-name-complex="Arial" fo:color="#000000"/>
    </style:style>
    <style:style style:name="T5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paragraph-properties fo:text-align="justify" fo:line-height="150%"/>
    </style:style>
    <style:style style:name="T7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8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9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P10" style:parent-style-name="NormalWeb" style:family="paragraph">
      <style:paragraph-properties fo:text-align="justify" fo:margin-top="0.1666in" fo:margin-bottom="0.1666in" fo:line-height="150%"/>
    </style:style>
    <style:style style:name="T11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12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P13" style:parent-style-name="NormalWeb" style:family="paragraph">
      <style:paragraph-properties fo:text-align="justify" fo:margin-top="0.1666in" fo:margin-bottom="0.1666in" fo:line-height="150%"/>
    </style:style>
    <style:style style:name="T14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15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P16" style:parent-style-name="Heading2" style:family="paragraph">
      <style:paragraph-properties fo:line-height="150%"/>
    </style:style>
    <style:style style:name="T17" style:parent-style-name="DefaultParagraphFont" style:family="text">
      <style:text-properties style:font-name="Arial" style:font-name-complex="Arial" fo:font-style="italic" style:font-style-asian="italic" style:font-style-complex="italic" style:font-size-complex="16pt"/>
    </style:style>
    <style:style style:name="P18" style:parent-style-name="NormalWeb" style:family="paragraph">
      <style:paragraph-properties fo:text-align="justify" fo:margin-top="0.1944in" fo:margin-bottom="0.1944in" fo:line-height="150%"/>
    </style:style>
    <style:style style:name="T19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20" style:parent-style-name="DefaultParagraphFont" style:family="text">
      <style:text-properties style:font-name="Arial" style:font-name-complex="Arial" fo:font-style="italic" style:font-style-asian="italic" style:font-style-complex="italic" fo:color="#000000" fo:font-size="14pt" style:font-size-asian="14pt" style:font-size-complex="14pt"/>
    </style:style>
    <style:style style:name="T21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22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23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24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25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T26" style:parent-style-name="DefaultParagraphFont" style:family="text">
      <style:text-properties style:font-name="Arial" style:font-name-complex="Arial" fo:color="#000000" fo:font-size="14pt" style:font-size-asian="14pt" style:font-size-complex="14pt"/>
    </style:style>
    <style:style style:name="P27" style:parent-style-name="NormalWeb" style:family="paragraph">
      <style:paragraph-properties fo:text-align="justify" fo:margin-top="0.1666in" fo:margin-bottom="0.1666in" fo:line-height="150%"/>
    </style:style>
    <style:style style:name="T28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T29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P30" style:parent-style-name="NormalWeb" style:family="paragraph">
      <style:paragraph-properties fo:text-align="justify" fo:margin-top="0.1666in" fo:margin-bottom="0.1666in" fo:line-height="150%"/>
    </style:style>
    <style:style style:name="T31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P32" style:parent-style-name="NormalWeb" style:family="paragraph">
      <style:paragraph-properties fo:text-align="justify" fo:margin-top="0.1666in" fo:margin-bottom="0.1666in" fo:line-height="150%"/>
    </style:style>
    <style:style style:name="T33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T34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P35" style:parent-style-name="NormalWeb" style:family="paragraph">
      <style:paragraph-properties fo:text-align="justify" fo:margin-top="0.1666in" fo:margin-bottom="0.1666in" fo:line-height="150%"/>
    </style:style>
    <style:style style:name="T36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</office:automatic-styles>
  <office:body>
    <office:text text:use-soft-page-breaks="true">
      <text:h text:style-name="P1" text:outline-level="1"><text:span text:style-name="T2">Deontas Ealaíon Chomhairle Cathrach na Gaillimhe na bliana 2023 </text:span></text:h>
      <text:h text:style-name="P3" text:outline-level="1"><text:span text:style-name="T4">Ar Oscailt le haghaidh Iarratas</text:span></text:h>
      <text:p text:style-name="Standard"><text:span text:style-name="T5">A Chairde,</text:span></text:p>
      <text:p text:style-name="P6"><text:span text:style-name="T7">Cuireann sé áthas orainn anseo san Oifig Ealaíon a fhógairt go bhfuil an tréimhse le haghaidh iarratas a fháil ar Dheontas<text:s/></text:span><text:span text:style-name="T8">Ealaíon 2023 ar oscailt anois. Tá tréimhse na bliana seo oscailte níos luaithe ná mar is gnách mar tá sé d’aidhm ag an Oifig Ealaíon a chinntiú gur féidir le heagraíochtaí an dóthain pleanála a dhéanamh maidir lena gcuid ghealltanas <text:s/>airgeadais agus sceidá</text:span><text:span text:style-name="T9">luithe chomh maith le clár a chur le chéile chomh luath agus is féidir sa bhliain 2023.</text:span></text:p>
      <text:p text:style-name="P10"><text:span text:style-name="T11">Cuirimid failte roimh iarratais ar Dheontas Ealaíon 2023 ó heagraíochtaí ealaíon atá lonnaithe i gCathair na Gaillimhe. Cuirfidh an maoiniú tacaíocht ar fáil d'eagraíoc</text:span><text:span text:style-name="T12">htaí, do chláir agus do thionscadail na n-ealaíon sa bhliain 2023.</text:span></text:p>
      <text:p text:style-name="P13"><text:span text:style-name="T14">Tá an Deontas roinnte ina dhá shnáithe ar leith: ceann amháin d’Eagraíochtaí Gairmiúla agus an ceann eile d’Eagraíochtaí Deonacha, Amaitéaracha agus an Phobail. Cinntíonn sé seo go gcuirfea</text:span><text:span text:style-name="T15">r na próisis maidir le hiarratais, le measúnú agus le maoiniú in oiriúint do riachtanais ar leith an dá shnáithe. </text:span></text:p>
      <text:h text:style-name="P16" text:outline-level="2"><text:span text:style-name="T17">Treoirlínte Nua</text:span></text:h>
      <text:p text:style-name="P18"><text:span text:style-name="T19">Tá na hathruithe seo bunaithe ar<text:s/></text:span><text:span text:style-name="T20">Threoirlínte Nua: Plean Straitéiseach do na hEalaíona 2021 - 2026</text:span><text:span text:style-name="T21">, a rinne Comhairle Cathrac</text:span><text:span text:style-name="T22">h na Gaillimhe a fhorbairt tar éis comhairliúcháin fhairsing a dhéanamh le Pobal Ealaíon<text:s/></text:span><text:soft-page-break/><text:span text:style-name="T23">na Gaillimhe agus ar ghlac Comhaltaí Tofa na Comhairle Cathrach leis i mi Bealtaine na bliana 2021.  Agus aird ar riachtanais eagraíochtaí agus grúpaí na n-ealaíon á t</text:span><text:span text:style-name="T24">habhairt againn, sé an aidhm againn ná tacú le timpeallacht rathúil na n-ealaíon agus an chultúir i gCathair na Gaillimhe trí mhaoiniú atá inrochtana, soiléir agus láidir a chur ar fáil. Le linn ár gcuid taighde agus ár gcuid chomhairliúchán, moladh cur ch</text:span><text:span text:style-name="T25">uige níos spriocdhírithe maidir le maoiniú eagraíochtaí na n-ealaíon mar bhealach níos éifeachtaí chun tacú leis raon éagsúil na riachtanas, na bhfeidhmeanna agus na gcuspóirí atá le fáil in eagraíochtaí agus i ngrúpaí ealaíon i gCathair na Gaillimhe</text:span><text:bookmark-start text:name="_Hlk120105380"/><text:span text:style-name="T26">. </text:span><text:bookmark-end text:name="_Hlk120105380"/></text:p>
      <text:p text:style-name="P27"><text:span text:style-name="T28">Ar<text:s/></text:span><text:span text:style-name="T29">oscailt le haghaidh iarratais: 26 Eanáir 2023</text:span></text:p>
      <text:p text:style-name="P30"><text:span text:style-name="T31">Dáta deiridh: 16 Feabhra 2023 ag 4in   </text:span></text:p>
      <text:p text:style-name="P32"><text:span text:style-name="T33">Tá tuilleadh eolais ar fáil ag galwaycity.ie</text:span><text:span text:style-name="T34">/artsgrants2023</text:span></text:p>
      <text:p text:style-name="P35"><text:span text:style-name="T36"> 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5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Standard" style:next-style-name="Textbody" style:default-outline-level="1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24pt" style:font-size-asian="24pt" style:font-size-complex="24pt" style:language-asian="en" style:country-asian="IE" fo:hyphenate="false"/>
    </style:style>
    <style:style style:name="Heading2" style:display-name="Heading 2" style:family="paragraph" style:parent-style-name="Standard" style:next-style-name="Textbody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n" style:country-asian="IE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language="en" fo:country="I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Web" style:display-name="Normal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IE" fo:hyphenate="false"/>
    </style:style>
    <style:style style:name="Heading1Char" style:display-name="Heading 1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fo:language="en" fo:country="IE" style:language-asian="en" style:country-asian="IE"/>
    </style:style>
    <style:style style:name="Heading2Char" style:display-name="Heading 2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fo:language="en" fo:country="IE" style:language-asian="en" style:country-asian="IE"/>
    </style:style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uiriosa Guinan</meta:initial-creator>
    <dc:creator>Muiriosa Guinan</dc:creator>
    <meta:creation-date>2023-01-20T14:16:00Z</meta:creation-date>
    <dc:date>2023-01-26T15:55:00Z</dc:date>
    <meta:print-date>2022-12-01T15:46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24" meta:character-count="2168" meta:row-count="15" meta:non-whitespace-character-count="1848"/>
  </office:meta>
</office:document-meta>
</file>